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/>
      <style:text-properties style:font-name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2" style:parent-style-name="Normální" style:family="paragraph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3" style:parent-style-name="Normální" style:family="paragraph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4" style:parent-style-name="Normální" style:family="paragraph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5" style:parent-style-name="Odstavecseseznamem" style:list-style-name="LFO1" style:family="paragraph">
      <style:text-properties style:font-name="Times New Roman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6" style:parent-style-name="Odstavecseseznamem" style:list-style-name="LFO2" style:family="paragraph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7" style:parent-style-name="Odstavecseseznamem" style:family="paragraph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8" style:parent-style-name="Odstavecseseznamem" style:list-style-name="LFO1" style:family="paragraph">
      <style:text-properties style:font-name="Times New Roman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9" style:parent-style-name="Odstavecseseznamem" style:list-style-name="LFO2" style:family="paragraph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10" style:parent-style-name="Odstavecseseznamem" style:family="paragraph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11" style:parent-style-name="Odstavecseseznamem" style:list-style-name="LFO1" style:family="paragraph">
      <style:text-properties style:font-name="Times New Roman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12" style:parent-style-name="Odstavecseseznamem" style:list-style-name="LFO2" style:family="paragraph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13" style:parent-style-name="Odstavecseseznamem" style:family="paragraph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14" style:parent-style-name="Odstavecseseznamem" style:list-style-name="LFO1" style:family="paragraph">
      <style:text-properties style:font-name="Times New Roman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15" style:parent-style-name="Odstavecseseznamem" style:list-style-name="LFO2" style:family="paragraph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16" style:parent-style-name="Odstavecseseznamem" style:family="paragraph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17" style:parent-style-name="Odstavecseseznamem" style:list-style-name="LFO1" style:family="paragraph">
      <style:text-properties style:font-name="Times New Roman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18" style:parent-style-name="Odstavecseseznamem" style:list-style-name="LFO2" style:family="paragraph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19" style:parent-style-name="Odstavecseseznamem" style:family="paragraph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20" style:parent-style-name="Odstavecseseznamem" style:list-style-name="LFO1" style:family="paragraph">
      <style:text-properties style:font-name="Times New Roman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21" style:parent-style-name="Odstavecseseznamem" style:list-style-name="LFO2" style:family="paragraph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22" style:parent-style-name="Odstavecseseznamem" style:family="paragraph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23" style:parent-style-name="Odstavecseseznamem" style:list-style-name="LFO1" style:family="paragraph">
      <style:text-properties style:font-name="Times New Roman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24" style:parent-style-name="Odstavecseseznamem" style:list-style-name="LFO2" style:family="paragraph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25" style:parent-style-name="Odstavecseseznamem" style:family="paragraph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26" style:parent-style-name="Odstavecseseznamem" style:list-style-name="LFO1" style:family="paragraph">
      <style:text-properties style:font-name="Times New Roman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27" style:parent-style-name="Odstavecseseznamem" style:list-style-name="LFO2" style:family="paragraph"/>
    <style:style style:name="T28" style:parent-style-name="Standardnípísmoodstavce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29" style:parent-style-name="Standardnípísmoodstavce" style:family="text">
      <style:text-properties style:font-name="Times New Roman" fo:font-style="italic" style:font-style-asian="italic" style:font-style-complex="italic" fo:font-size="12pt" style:font-size-asian="12pt" style:font-size-complex="12pt"/>
    </style:style>
  </office:automatic-styles>
  <office:body>
    <office:text text:use-soft-page-breaks="true">
      <text:p text:style-name="P1">Pouť po stopách Panny Marie</text:p>
      <text:p text:style-name="P2">Trasa má délku cca 5 km, cesta je bez převýšení a je sjízdná na kole i s kočárkem. Až na pár drobných překážek, které se dá bez potíží zvládnout.</text:p>
      <text:p text:style-name="P3">První polovinu trasy absolvujete po zelené turistické<text:s/>trase, není tedy kde zabloudit. Druhá část trasy vede po neznačených cestách, a v lese je více cest a cestiček, než najdete na googl mapách. Proto tato výprava může být o něco málo dobrodružnější.<text:s/></text:p>
      <text:p text:style-name="P4"/>
      <text:list text:style-name="LFO1" text:continue-numbering="true">
        <text:list-item>
          <text:p text:style-name="P5">Stanoviště: Kaple P.Marie v Kokešově</text:p>
        </text:list-item>
      </text:list>
      <text:list text:style-name="LFO2" text:continue-numbering="true">
        <text:list-item>
          <text:p text:style-name="P6">Pomodlete se úvodní<text:s/>Zdrávas… a přejeme vám hezkou cestu</text:p>
        </text:list-item>
      </text:list>
      <text:p text:style-name="P7"/>
      <text:list text:style-name="LFO1" text:continue-numbering="true">
        <text:list-item>
          <text:p text:style-name="P8">Stanoviště</text:p>
        </text:list-item>
      </text:list>
      <text:list text:style-name="LFO2" text:continue-numbering="true">
        <text:list-item>
          <text:p text:style-name="P9">V místě, kde končí betonová zeď, odbočte v pravo na stezku mezi stromy. Ve vzdálenosti cca 50 m je smrček, jediný v širokém okolí. Na jeho kmeni najdete krabičku se vzkazem. <text:s/></text:p>
        </text:list-item>
      </text:list>
      <text:p text:style-name="P10"/>
      <text:list text:style-name="LFO1" text:continue-numbering="true">
        <text:list-item>
          <text:p text:style-name="P11">Stanoviště</text:p>
        </text:list-item>
      </text:list>
      <text:list text:style-name="LFO2" text:continue-numbering="true">
        <text:list-item>
          <text:p text:style-name="P12">Ještě před hlíněným<text:s/>(násep vysoký cca 1 – 2m, po obou stranách cesty) náspem, v levo od cesty, najdete košatý dub (dub roste hned u náspu). Na jeho kmeni najdete krabičku se vzkazem. <text:s/></text:p>
        </text:list-item>
      </text:list>
      <text:p text:style-name="P13"/>
      <text:list text:style-name="LFO1" text:continue-numbering="true">
        <text:list-item>
          <text:p text:style-name="P14">Stanoviště</text:p>
        </text:list-item>
      </text:list>
      <text:list text:style-name="LFO2" text:continue-numbering="true">
        <text:list-item>
          <text:p text:style-name="P15">Na tomto místě hledejte myslivecký posed, vyrobený z kovo trubek. Asi 20m před<text:s/>ním, v levo od cesty, ve vzdálenosti asi 20m roste smrček, jediný smrček v okolí. Na jeho kmeni najdete krabičku se vzkazem. <text:s/></text:p>
        </text:list-item>
      </text:list>
      <text:p text:style-name="P16"/>
      <text:list text:style-name="LFO1" text:continue-numbering="true">
        <text:list-item>
          <text:p text:style-name="P17">Stanoviště</text:p>
        </text:list-item>
      </text:list>
      <text:list text:style-name="LFO2" text:continue-numbering="true">
        <text:list-item>
          <text:p text:style-name="P18">Nacházíte se v prostoru malého hřbitova. Uvnitř areálu, hned u vstupu, rostou na dvou místech vysoké tůje. Běžte<text:s/>v levo, na některé z kmínků najdete krabičku se vzkazem. <text:s text:c="3"/></text:p>
        </text:list-item>
      </text:list>
      <text:p text:style-name="P19"/>
      <text:list text:style-name="LFO1" text:continue-numbering="true">
        <text:list-item>
          <text:p text:style-name="P20">Stanoviště</text:p>
        </text:list-item>
      </text:list>
      <text:list text:style-name="LFO2" text:continue-numbering="true">
        <text:list-item>
          <text:p text:style-name="P21">Jdete po lesní cestě, cesta se stáčí do leva a na pravo prosvítá okraj lesa a za ním pole. Asi 20 m od cesty, směrem na pravo, na okraji lesa roste vysoká borovice. Na jejím kmeni najdete krabičku se vzkazem. <text:s text:c="3"/></text:p>
        </text:list-item>
      </text:list>
      <text:p text:style-name="P22"/>
      <text:list text:style-name="LFO1" text:continue-numbering="true">
        <text:list-item>
          <text:p text:style-name="P23">Stanoviště</text:p>
        </text:list-item>
      </text:list>
      <text:list text:style-name="LFO2" text:continue-numbering="true">
        <text:list-item>
          <text:p text:style-name="P24">Hledejte dřevěný posed<text:s/>– na levo ve směru trasy, hned vedle cesty. Tento posed jednoduché konstrukce je připevněný ke kmeni dubu. Zde hledejte krabičku se vzkazem.<text:s/></text:p>
        </text:list-item>
      </text:list>
      <text:p text:style-name="P25"/>
      <text:list text:style-name="LFO1" text:continue-numbering="true">
        <text:list-item>
          <text:p text:style-name="P26">Stanoviště: Kaple P.Marie v Kokešově</text:p>
        </text:list-item>
      </text:list>
      <text:list text:style-name="LFO2" text:continue-numbering="true">
        <text:list-item>
          <text:p text:style-name="P27"><text:span text:style-name="T28">V zadní části kaple, na mříži z venkovní strany najdet</text:span><text:span text:style-name="T29">e poslední vzkaz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Calibri" style:font-name-asian="Calibri" style:font-name-complex="Calibri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iří Woclawek</meta:initial-creator>
    <dc:creator>Jiří Woclawek</dc:creator>
    <meta:creation-date>2021-04-28T16:05:00Z</meta:creation-date>
    <dc:date>2021-05-04T14:44:00Z</dc:date>
    <meta:template xlink:href="Normal" xlink:type="simple"/>
    <meta:editing-cycles>4</meta:editing-cycles>
    <meta:editing-duration>PT2460S</meta:editing-duration>
    <meta:document-statistic meta:page-count="1" meta:paragraph-count="3" meta:word-count="263" meta:character-count="1817" meta:row-count="12" meta:non-whitespace-character-count="1557"/>
  </office:meta>
</office:document-meta>
</file>